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Vertrekpassage 16 Schiphol , 287 meter richting 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Schiphol Nederland B.V.</text:p>
            <text:p text:style-name="common-al">Zaaknummer: OD2026-0025857</text:p>
            <text:p text:style-name="common-al">DSO nummer: 2026041501903</text:p>
            <text:p text:style-name="common-al">Ontvangstdatum melding: 15-04-2026</text:p>
            <text:p text:style-name="common-al">Namens: Gemeente Haarlemmermeer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193578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578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578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5857</meta:user-defined>
    <meta:user-defined meta:name="DCTERMS.abstract">BZ-SV-1106L-Mengsysteem de-icingssilo 1 1 (Nabij Evert van de Beekstraat 5, Schiphol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Vertrekpassage 16 Schiphol , 287 meter richting oosten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578</meta:user-defined>
    <meta:user-defined meta:name="OVERHEIDop.GmbID/DC.identifier">gmb-2026-193578</meta:user-defined>
    <meta:user-defined meta:name="OVERHEIDop.versieInformatie"/>
  </office:meta>
</office:document-meta>
</file>