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toepassen grond en baggerspecie - Nabij Hoogoord 137 Amsterdam , 28 meter richting noordoos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zeekanaalgebied maakt bekend dat zij een melding heeft ontvangen.</text:p>
            <text:p text:style-name="common-al">Onderwerp: Melding toepassen grond en baggerspecie</text:p>
            <text:p text:style-name="common-al">Aanvrager: Gemeente Amsterdam</text:p>
            <text:p text:style-name="common-al">Zaaknummer: OD2026-0025811</text:p>
            <text:p text:style-name="common-al">DSO nummer: 2026041501585</text:p>
            <text:p text:style-name="common-al">Ontvangstdatum melding: 15-04-2026</text:p>
            <text:p text:style-name="common-al">Namens: Gemeente Amsterdam</text:p>
            <text:p text:style-name="common-al">Tegen deze melding kan geen bezwaar worden gemaakt.</text:p>
            <text:p text:style-name="common-al">Heeft u een vraag over deze zaak dan kunt u gebruik maken van dit <text:a xlink:href="https://odnzkg.nl/loket/contactformulier/" xlink:type="simple">webformulier.</text:a> Er wordt dan contact met u opgenomen.</text:p>
            <text:p text:style-name="last-al"> 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3543</text:span><text:line-break/><text:date style:data-style-name="dag" text:fixed="true" text:date-value="2026-04-23"/><text:line-break/><text:date style:data-style-name="jaar" text:fixed="true" text:date-value="2026-04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3543</text:span><text:date style:data-style-name="nicedate" text:fixed="true" text:date-value="2026-04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3543</text:span><text:date style:data-style-name="nicedate" text:fixed="true" text:date-value="2026-04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1/xml/MC-DRP-Omgevmelding-3Pas-ZM.xml</meta:user-defined>
    <meta:user-defined meta:name="OVERHEID.Gemeente/DC.creator">Amsterdam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OD2026-0025811</meta:user-defined>
    <meta:user-defined meta:name="DCTERMS.abstract">H Buurt Amsterdam Hofgeest 2 (Nabij Hoogoord 137, Amsterdam)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Melding toepassen grond en baggerspecie - Nabij Hoogoord 137 Amsterdam , 28 meter richting noordoosten</meta:user-defined>
    <meta:user-defined meta:name="DCTERMS.W3CDTF/DCTERMS.available">2026-04-23</meta:user-defined>
    <meta:user-defined meta:name="DCTERMS.W3CDTF/OVERHEIDop.jaargang">2026</meta:user-defined>
    <meta:user-defined meta:name="OVERHEIDop.publicationIssue">193543</meta:user-defined>
    <meta:user-defined meta:name="OVERHEIDop.GmbID/DC.identifier">gmb-2026-193543</meta:user-defined>
    <meta:user-defined meta:name="OVERHEIDop.versieInformatie"/>
  </office:meta>
</office:document-meta>
</file>