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eeburgerkade 148 Amsterdam , 34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5764</text:p>
            <text:p text:style-name="common-al">DSO nummer: 2026041501189</text:p>
            <text:p text:style-name="common-al">Ontvangstdatum melding: 15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51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51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51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764</meta:user-defined>
    <meta:user-defined meta:name="DCTERMS.abstract">251028165 Zeeburgerkade 144 te Amsterdam (ow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Zeeburgerkade 148 Amsterdam , 34 meter richting oost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517</meta:user-defined>
    <meta:user-defined meta:name="OVERHEIDop.GmbID/DC.identifier">gmb-2026-193517</meta:user-defined>
    <meta:user-defined meta:name="OVERHEIDop.versieInformatie"/>
  </office:meta>
</office:document-meta>
</file>