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Bal het onderhouden en repareren van verbrandingsmotoren &amp; gemotoriseerde voertuigen op de Strijkviertel 7 A in De Meer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4 juli 2025 van Citrostore V.O.F. te De Meern een melding ontvangen op basis van artikel artikel 4.356 van het Besluit activiteiten leefomgeving (Bal). Deze melding gaat over het onderhouden en repareren van verbrandingsmotoren en gemotoriseerde voertuigen op de locatie Strijkviertel 7 A in De Meern.</text:p>
            <text:p text:style-name="common-al"/>
            <text:p text:style-name="common-al">De melding wordt tevens gezien als infomatieplicht op grond van artikel 3.279 van het Bal voor een garage en als melding op grond van artikel 4.263 van het Bal voor het lassen van metale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5/2001282.</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484</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484</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484</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Bal het onderhouden en repareren van verbrandingsmotoren &amp; gemotoriseerde voertuigen op de Strijkviertel 7 A in De Meern</meta:user-defined>
    <meta:user-defined meta:name="DCTERMS.W3CDTF/DCTERMS.available">2026-04-24</meta:user-defined>
    <meta:user-defined meta:name="DCTERMS.W3CDTF/OVERHEIDop.jaargang">2026</meta:user-defined>
    <meta:user-defined meta:name="OVERHEIDop.publicationIssue">193484</meta:user-defined>
    <meta:user-defined meta:name="OVERHEIDop.GmbID/DC.identifier">gmb-2026-193484</meta:user-defined>
    <meta:user-defined meta:name="OVERHEIDop.versieInformatie"/>
  </office:meta>
</office:document-meta>
</file>