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Poelenburg 197 Zaandam , 116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meente Zaanstad</text:p>
            <text:p text:style-name="common-al">Zaaknummer: OD2026-0025762</text:p>
            <text:p text:style-name="common-al">DSO nummer: 2026041501184</text:p>
            <text:p text:style-name="common-al">Ontvangstdatum melding: 15-04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9347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47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47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762</meta:user-defined>
    <meta:user-defined meta:name="DCTERMS.abstract">Bodem - melden partij -&gt; depot Poelenburg Oost (Mauritsbuurt) 1 (Nabij Poelenburg 197, Zaan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Poelenburg 197 Zaandam , 116 meter richting west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478</meta:user-defined>
    <meta:user-defined meta:name="OVERHEIDop.GmbID/DC.identifier">gmb-2026-193478</meta:user-defined>
    <meta:user-defined meta:name="OVERHEIDop.versieInformatie"/>
  </office:meta>
</office:document-meta>
</file>