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Bennebroekerweg 421 Hoofddorp , 14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WS Infra Amsterdam-Utrecht</text:p>
            <text:p text:style-name="common-al">Zaaknummer: OD2026-0025755</text:p>
            <text:p text:style-name="common-al">DSO nummer: 2026041501128</text:p>
            <text:p text:style-name="common-al">Ontvangstdatum melding: 15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45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45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755</meta:user-defined>
    <meta:user-defined meta:name="DCTERMS.abstract">4265320 - STP GDCC BWRM (Nabij Bennebroekerweg 421, Hoofddorp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Bennebroekerweg 421 Hoofddorp , 144 meter richting zuid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453</meta:user-defined>
    <meta:user-defined meta:name="OVERHEIDop.GmbID/DC.identifier">gmb-2026-193453</meta:user-defined>
    <meta:user-defined meta:name="OVERHEIDop.versieInformatie"/>
  </office:meta>
</office:document-meta>
</file>