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IJweg 557 Boesingheliede , 331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25338</text:p>
            <text:p text:style-name="common-al">DSO nummer: 2026041400302</text:p>
            <text:p text:style-name="common-al">Ontvangstdatum melding: 14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340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40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40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338</meta:user-defined>
    <meta:user-defined meta:name="DCTERMS.abstract">BZ-AvB-2914- Beschoeiingen polderbaan (Nabij Ijweg 557, Boesinghelied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IJweg 557 Boesingheliede , 331 meter richting zuidoost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405</meta:user-defined>
    <meta:user-defined meta:name="OVERHEIDop.GmbID/DC.identifier">gmb-2026-193405</meta:user-defined>
    <meta:user-defined meta:name="OVERHEIDop.versieInformatie"/>
  </office:meta>
</office:document-meta>
</file>