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Dikninge 19 Amsterdam , 17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meente Amsterdam</text:p>
            <text:p text:style-name="common-al">Zaaknummer: OD2026-0025317</text:p>
            <text:p text:style-name="common-al">DSO nummer: 2026041400182</text:p>
            <text:p text:style-name="common-al">Ontvangstdatum melding: 14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38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38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38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5317</meta:user-defined>
    <meta:user-defined meta:name="DCTERMS.abstract">PRPFA26-00281-126 Dikninge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Dikninge 19 Amsterdam , 17 meter richting oosten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386</meta:user-defined>
    <meta:user-defined meta:name="OVERHEIDop.GmbID/DC.identifier">gmb-2026-193386</meta:user-defined>
    <meta:user-defined meta:name="OVERHEIDop.versieInformatie"/>
  </office:meta>
</office:document-meta>
</file>