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Amestelle 287 Zwanenburg , 243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AW Grondstoffen B.V.</text:p>
            <text:p text:style-name="common-al">Zaaknummer: OD2026-0025004</text:p>
            <text:p text:style-name="common-al">DSO nummer: 2026041300927</text:p>
            <text:p text:style-name="common-al">Ontvangstdatum melding: 13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9336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6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6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004</meta:user-defined>
    <meta:user-defined meta:name="DCTERMS.abstract">GHA683-03 - Perceelverbetering Domineeslaan Zwanenburg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Amestelle 287 Zwanenburg , 243 meter richting noordoost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365</meta:user-defined>
    <meta:user-defined meta:name="OVERHEIDop.GmbID/DC.identifier">gmb-2026-193365</meta:user-defined>
    <meta:user-defined meta:name="OVERHEIDop.versieInformatie"/>
  </office:meta>
</office:document-meta>
</file>