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Venenweg 4 Zwanenburg , 49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e Waard Grondverzet B.V.</text:p>
            <text:p text:style-name="common-al">Zaaknummer: OD2026-0025003</text:p>
            <text:p text:style-name="common-al">DSO nummer: 2026041300924</text:p>
            <text:p text:style-name="common-al">Ontvangstdatum melding: 13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335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003</meta:user-defined>
    <meta:user-defined meta:name="DCTERMS.abstract">2025.00 DC Zwanenbur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Venenweg 4 Zwanenburg , 49 meter richting noord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353</meta:user-defined>
    <meta:user-defined meta:name="OVERHEIDop.GmbID/DC.identifier">gmb-2026-193353</meta:user-defined>
    <meta:user-defined meta:name="OVERHEIDop.versieInformatie"/>
  </office:meta>
</office:document-meta>
</file>