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Mary Zeldenruststraat 46 Hoofddorp , 42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roenewoud Groep B.V.</text:p>
            <text:p text:style-name="common-al">Zaaknummer: OD2026-0024944</text:p>
            <text:p text:style-name="common-al">DSO nummer: 2026041300605</text:p>
            <text:p text:style-name="common-al">Ontvangstdatum melding: 13-04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9333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3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3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944</meta:user-defined>
    <meta:user-defined meta:name="DCTERMS.abstract">Femina Mullerstraat 177 Hoofddor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Mary Zeldenruststraat 46 Hoofddorp , 42 meter richting noord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336</meta:user-defined>
    <meta:user-defined meta:name="OVERHEIDop.GmbID/DC.identifier">gmb-2026-193336</meta:user-defined>
    <meta:user-defined meta:name="OVERHEIDop.versieInformatie"/>
  </office:meta>
</office:document-meta>
</file>