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Asterweg 13 Amsterdam , 26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D. van Geemen &amp; Zonen B.V.</text:p>
            <text:p text:style-name="common-al">Zaaknummer: OD2026-0022733</text:p>
            <text:p text:style-name="common-al">DSO nummer: 2026040201366</text:p>
            <text:p text:style-name="common-al">Ontvangstdatum melding: 02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32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2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2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2733</meta:user-defined>
    <meta:user-defined meta:name="DCTERMS.abstract">Asterweg/Grasweg Amsterdam (project ASTR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Asterweg 13 Amsterdam , 26 meter richting west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321</meta:user-defined>
    <meta:user-defined meta:name="OVERHEIDop.GmbID/DC.identifier">gmb-2026-193321</meta:user-defined>
    <meta:user-defined meta:name="OVERHEIDop.versieInformatie"/>
  </office:meta>
</office:document-meta>
</file>