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Raadhuisplein 5 Hoofddorp , 32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AW Onderhoud B.V.</text:p>
            <text:p text:style-name="common-al">Zaaknummer: OD2026-0022634</text:p>
            <text:p text:style-name="common-al">DSO nummer: 2026040200643</text:p>
            <text:p text:style-name="common-al">Ontvangstdatum melding: 02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30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634</meta:user-defined>
    <meta:user-defined meta:name="DCTERMS.abstract">OH26017 Parkzicht Centrumzicht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opslaan grond en baggerspecie - Nabij Raadhuisplein 5 Hoofddorp , 32 meter richting noord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09</meta:user-defined>
    <meta:user-defined meta:name="OVERHEIDop.GmbID/DC.identifier">gmb-2026-193309</meta:user-defined>
    <meta:user-defined meta:name="OVERHEIDop.versieInformatie"/>
  </office:meta>
</office:document-meta>
</file>