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an rechtswege verleend - Haarlemmerdijk 68-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an rechtswege verleend: het splitsen van het gebouw in 2 appartementsrechten op adres Haarlemmerdijk 68-1 in Amsterdam</text:p>
            <text:p text:style-name="common-al">Verzonden naar aanvrager op: 20-04-2026</text:p>
            <text:p text:style-name="common-al">Kenmerk gemeente: Z/26/3068554</text:p>
            <text:p text:style-name="common-al"/>
            <text:p text:style-name="common-al">
            <text:span text:style-name="nadrukvet">Toestemming voor het splitsen van een gebouw met woningen aan Haarlemmerdijk 68-1 in Amsterdam</text:span>
          </text:p>
            <text:p text:style-name="common-al">De gemeente Amsterdam deed te lang over het behandelen van een splitsingsvergunning. De gemeente Amsterdam geeft hiermee van rechtswege toestemming voor het splitsen van een gebouw met woningen aan Haarlemmerdijk 68-1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is nodig om toestemming te krijgen voor het opdelen van een gebouw in appartementsrecht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nitTH.sdc@amsterdam.nl?Subject=Dossier Z/26/3068554" xlink:type="simple">ProcesunitTH.sdc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79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7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7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68554</meta:user-defined>
    <meta:user-defined meta:name="DCTERMS.abstract">Het splitsen van het gebouw in 2 appartementsrechten op adres Haarlemmerdijk 68-1</meta:user-defined>
    <dc:language>nl</dc:language>
    <meta:user-defined meta:name="OVERHEIDop.locatietype/OVERHEIDop.gebiedsmarkering">Punt</meta:user-defined>
    <meta:user-defined meta:name="DC.title">Besluit voor splitsingsvergunning Van rechtswege verleend - Haarlemmerdijk 68-1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79</meta:user-defined>
    <meta:user-defined meta:name="OVERHEIDop.GmbID/DC.identifier">gmb-2026-193179</meta:user-defined>
    <meta:user-defined meta:name="OVERHEIDop.versieInformatie"/>
  </office:meta>
</office:document-meta>
</file>