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verleend Erasmusgracht 65-H 1056B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Besluit: verleend</text:p>
            <text:p text:style-name="common-al">Besluit verzonden op: 20-04-2026</text:p>
            <text:p text:style-name="common-al">Zaakadres: Erasmusgracht 65-H 1056BG Amsterdam</text:p>
            <text:p text:style-name="common-al">Zaaknummer: Z2026-01494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14940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049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04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04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4940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Besluit omzettingsvergunning verleend Erasmusgracht 65-H 1056BG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3049</meta:user-defined>
    <meta:user-defined meta:name="OVERHEIDop.GmbID/DC.identifier">gmb-2026-193049</meta:user-defined>
    <meta:user-defined meta:name="OVERHEIDop.versieInformatie"/>
  </office:meta>
</office:document-meta>
</file>