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een woning naast Korn 24 met de kadastrale aanduiding DSN03S213 te Du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een woning naast Korn 24 met de kadastrale aanduiding DSN03-S-213 te Dussen (2026-018129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8-04-2026. De gemeente neemt daarover waarschijnlijk voor 15-06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9289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89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89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6-018129</meta:user-defined>
    <meta:user-defined meta:name="DCTERMS.abstract">het realiseren van een woning</meta:user-defined>
    <dc:language>nl</dc:language>
    <meta:user-defined meta:name="OVERHEIDop.locatietype/OVERHEIDop.gebiedsmarkering">Vlak</meta:user-defined>
    <meta:user-defined meta:name="DC.title">Gemeente Altena - Aanvraag vergunning voor het realiseren van een woning naast Korn 24 met de kadastrale aanduiding DSN03S213 te Duss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896</meta:user-defined>
    <meta:user-defined meta:name="OVERHEIDop.GmbID/DC.identifier">gmb-2026-192896</meta:user-defined>
    <meta:user-defined meta:name="OVERHEIDop.versieInformatie"/>
  </office:meta>
</office:document-meta>
</file>