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Kromme Esse 4E, 2741KP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pril 2026 heeft de Omgevingsdienst Midden-Holland (ODMH) namens de gemeente Waddinxveen een melding ontvangen ter plaatse van de Kromme Esse 4E, 2741KP Waddinxveen.</text:p>
            <text:p text:style-name="common-al">Het gaat om Melding milieuactiviteit garage bij het bedrijf AzovTrans.</text:p>
            <text:p text:style-name="common-al">De melding heeft kenmerk 2026-00009676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192368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36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36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Waddinx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09676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DC.title">Melding milieubelastende activiteit Kromme Esse 4E, 2741KP Waddinxve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368</meta:user-defined>
    <meta:user-defined meta:name="OVERHEIDop.GmbID/DC.identifier">gmb-2026-192368</meta:user-defined>
    <meta:user-defined meta:name="OVERHEIDop.versieInformatie"/>
  </office:meta>
</office:document-meta>
</file>