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indhoven, melding Besluit activiteiten leefomgeving, High Tech Campus 1,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Eindhoven maakt bekend dat er een melding ingevolge het Besluit activiteiten leefomgeving (Bal) is ontvangen.</text:p>
            <text:p text:style-name="common-al">Bedrijf: Coöperatieve Vereniging Milieu High Tech Campus Eindhoven U.A.</text:p>
            <text:p text:style-name="common-al">Locatie: High Tech Campus 1 te Eindhoven</text:p>
            <text:p text:style-name="common-al">Activiteit: MBA stookinstallatie</text:p>
            <text:p text:style-name="common-al">Voor: het exploiteren van een stookinstallatie met een nominaal thermisch ingangsvermogen van meer dan 100 kW</text:p>
            <text:p text:style-name="common-al">Datum melding: 3 december 2024</text:p>
            <text:p text:style-name="common-al">DSO-verzoeknummer: n.v.t.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5-002152 gekoppeld. U dient bij correspondentie dit zaaknummer te vermelden. Indien u gebruik maakt van e-mail, dan verzoeken we u het zaaknummer in de onderwerpregel te plaatsen. De correspondentie middels e-mail dient u te richten aan <text:a xlink:href="mailto:info@odzob.nl" xlink:type="simple">info@odzob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92254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254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254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Eindho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5-002152</meta:user-defined>
    <dc:language>nl</dc:language>
    <meta:user-defined meta:name="OVERHEIDop.locatietype/OVERHEIDop.gebiedsmarkering">Adres</meta:user-defined>
    <meta:user-defined meta:name="DC.title">Gemeente Eindhoven, melding Besluit activiteiten leefomgeving, High Tech Campus 1, Eindhov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2254</meta:user-defined>
    <meta:user-defined meta:name="OVERHEIDop.GmbID/DC.identifier">gmb-2026-192254</meta:user-defined>
    <meta:user-defined meta:name="OVERHEIDop.versieInformatie"/>
  </office:meta>
</office:document-meta>
</file>