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Molukkenstraat 190 Amsterdam , 41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5039</text:p>
            <text:p text:style-name="common-al">DSO nummer: 2026041301174</text:p>
            <text:p text:style-name="common-al">Ontvangstdatum melding: 1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2226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22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22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039</meta:user-defined>
    <meta:user-defined meta:name="DCTERMS.abstract">251046997 Ooster Ringdijk 3 Amsterdam (ow)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Molukkenstraat 190 Amsterdam , 41 meter richting oost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2226</meta:user-defined>
    <meta:user-defined meta:name="OVERHEIDop.GmbID/DC.identifier">gmb-2026-192226</meta:user-defined>
    <meta:user-defined meta:name="OVERHEIDop.versieInformatie"/>
  </office:meta>
</office:document-meta>
</file>