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Tomatenstraat 16 Amsterdam , 25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5339</text:p>
            <text:p text:style-name="common-al">DSO nummer: 2026041400312</text:p>
            <text:p text:style-name="common-al">Ontvangstdatum melding: 14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205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05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05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339</meta:user-defined>
    <meta:user-defined meta:name="DCTERMS.abstract">261008035 Bessenpad e.o. (tgov. Tomatenstraat  13-16 ) 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Tomatenstraat 16 Amsterdam , 25 meter richting noordoost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2051</meta:user-defined>
    <meta:user-defined meta:name="OVERHEIDop.GmbID/DC.identifier">gmb-2026-192051</meta:user-defined>
    <meta:user-defined meta:name="OVERHEIDop.versieInformatie"/>
  </office:meta>
</office:document-meta>
</file>