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Singel 318 1016A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C.T. Betonwerken B.V.</text:p>
            <text:p text:style-name="common-al">Zaaknummer: OD2026-0025026</text:p>
            <text:p text:style-name="common-al">DSO nummer: 2026041301067</text:p>
            <text:p text:style-name="common-al">Ontvangstdatum melding: 1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00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00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00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026</meta:user-defined>
    <meta:user-defined meta:name="DCTERMS.abstract">Singel 318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Singel 318 1016AE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003</meta:user-defined>
    <meta:user-defined meta:name="OVERHEIDop.GmbID/DC.identifier">gmb-2026-192003</meta:user-defined>
    <meta:user-defined meta:name="OVERHEIDop.versieInformatie"/>
  </office:meta>
</office:document-meta>
</file>