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aphaëlplein 33-H 1077P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uitbouw en het verhogen van de berging aan de achterzijde met behoud van de bestemming tot wonen</text:p>
            <text:p text:style-name="common-al">Besluit: verleend</text:p>
            <text:p text:style-name="common-al">Besluit verzonden op: 13-03-2026</text:p>
            <text:p text:style-name="common-al">Zaakadres: Raphaëlplein 33-H 1077PX Amsterdam</text:p>
            <text:p text:style-name="common-al">Zaaknummer: Z2026-006806</text:p>
            <text:p text:style-name="common-al">DSO-nummer: 202602120208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06806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3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1992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9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1992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6806</meta:user-defined>
    <meta:user-defined meta:name="DCTERMS.abstract">realiseren van een uitbouw en het verhogen van de berging aan de achterzijde met behoud van de bestemming tot won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aphaëlplein 33-H 1077PX Amsterdam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1992</meta:user-defined>
    <meta:user-defined meta:name="OVERHEIDop.GmbID/DC.identifier">gmb-2026-191992</meta:user-defined>
    <meta:user-defined meta:name="OVERHEIDop.versieInformatie"/>
  </office:meta>
</office:document-meta>
</file>