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Gerard Doustraat 5 Amsterdam , 6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C. Lodder B.V.</text:p>
            <text:p text:style-name="common-al">Zaaknummer: OD2026-0024721</text:p>
            <text:p text:style-name="common-al">DSO nummer: 2026041001716</text:p>
            <text:p text:style-name="common-al">Ontvangstdatum melding: 1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94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4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4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721</meta:user-defined>
    <meta:user-defined meta:name="DCTERMS.abstract">Gerard Doustraat 3-5-7 Frans Halsstraat 88-90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Gerard Doustraat 5 Amsterdam , 6 meter richting zuid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947</meta:user-defined>
    <meta:user-defined meta:name="OVERHEIDop.GmbID/DC.identifier">gmb-2026-191947</meta:user-defined>
    <meta:user-defined meta:name="OVERHEIDop.versieInformatie"/>
  </office:meta>
</office:document-meta>
</file>