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Tweede Jan van der Heijdenstraat 29 Amsterdam , 12 meter richting zuid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C. Lodder B.V.</text:p>
            <text:p text:style-name="common-al">Zaaknummer: OD2026-0024715</text:p>
            <text:p text:style-name="common-al">DSO nummer: 2026041001693</text:p>
            <text:p text:style-name="common-al">Ontvangstdatum melding: 10-04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1913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1913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1913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4715</meta:user-defined>
    <meta:user-defined meta:name="DCTERMS.abstract">2e Jan v/d Heijdenstraat 27-31 Amsterda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toepassen grond en baggerspecie - Nabij Tweede Jan van der Heijdenstraat 29 Amsterdam , 12 meter richting zuidoosten</meta:user-defined>
    <meta:user-defined meta:name="DCTERMS.W3CDTF/DCTERMS.available">2026-04-22</meta:user-defined>
    <meta:user-defined meta:name="DCTERMS.W3CDTF/OVERHEIDop.jaargang">2026</meta:user-defined>
    <meta:user-defined meta:name="OVERHEIDop.publicationIssue">191913</meta:user-defined>
    <meta:user-defined meta:name="OVERHEIDop.GmbID/DC.identifier">gmb-2026-191913</meta:user-defined>
    <meta:user-defined meta:name="OVERHEIDop.versieInformatie"/>
  </office:meta>
</office:document-meta>
</file>