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Peperstraat 372 Zaandam , 5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emeente Zaanstad</text:p>
            <text:p text:style-name="common-al">Zaaknummer: OD2026-0024708</text:p>
            <text:p text:style-name="common-al">DSO nummer: 2026041001663</text:p>
            <text:p text:style-name="common-al">Ontvangstdatum melding: 10-04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91893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89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89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4708</meta:user-defined>
    <meta:user-defined meta:name="DCTERMS.abstract">25.183 BRM Peperstraa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Peperstraat 372 Zaandam , 5 meter richting zuiden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893</meta:user-defined>
    <meta:user-defined meta:name="OVERHEIDop.GmbID/DC.identifier">gmb-2026-191893</meta:user-defined>
    <meta:user-defined meta:name="OVERHEIDop.versieInformatie"/>
  </office:meta>
</office:document-meta>
</file>