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Incheonweg 17 Rozenburg , 26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Liander N.V. (GV / R&amp;N)</text:p>
            <text:p text:style-name="common-al">Zaaknummer: OD2026-0024657</text:p>
            <text:p text:style-name="common-al">DSO nummer: 2026041001213</text:p>
            <text:p text:style-name="common-al">Ontvangstdatum melding: 10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186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6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6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657</meta:user-defined>
    <meta:user-defined meta:name="DCTERMS.abstract">Rozenburg-Zuid fase 2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Incheonweg 17 Rozenburg , 264 meter richting zuid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861</meta:user-defined>
    <meta:user-defined meta:name="OVERHEIDop.GmbID/DC.identifier">gmb-2026-191861</meta:user-defined>
    <meta:user-defined meta:name="OVERHEIDop.versieInformatie"/>
  </office:meta>
</office:document-meta>
</file>