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Rijnlanderweg 1633 Nieuw-Vennep , 89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rondbalans B.V.</text:p>
            <text:p text:style-name="common-al">Zaaknummer: OD2026-0024587</text:p>
            <text:p text:style-name="common-al">DSO nummer: 2026041000585</text:p>
            <text:p text:style-name="common-al">Ontvangstdatum melding: 10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91833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83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83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587</meta:user-defined>
    <meta:user-defined meta:name="DCTERMS.abstract">Rijnlanderweg 1639 Nieuw-Venne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Rijnlanderweg 1633 Nieuw-Vennep , 89 meter richting zuidwest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833</meta:user-defined>
    <meta:user-defined meta:name="OVERHEIDop.GmbID/DC.identifier">gmb-2026-191833</meta:user-defined>
    <meta:user-defined meta:name="OVERHEIDop.versieInformatie"/>
  </office:meta>
</office:document-meta>
</file>