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Eerste Helmersstraat 185-H 1054D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Zaaknummer: OD2026-0024271</text:p>
            <text:p text:style-name="common-al">DSO nummer: 2026040900977</text:p>
            <text:p text:style-name="common-al">Ontvangstdatum melding: 09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767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76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76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271</meta:user-defined>
    <meta:user-defined meta:name="DCTERMS.abstract">18292 Eerste Helmersstraat 185 Amsterdam - melding grav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Eerste Helmersstraat 185-H 1054DT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767</meta:user-defined>
    <meta:user-defined meta:name="OVERHEIDop.GmbID/DC.identifier">gmb-2026-191767</meta:user-defined>
    <meta:user-defined meta:name="OVERHEIDop.versieInformatie"/>
  </office:meta>
</office:document-meta>
</file>