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diverse meldingen op de Tractieweg 170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4 februari 2026 en 10 maart 2026 van SS Motori te Utrecht meldingen ontvangen op basis van de volgende artikelen van het Besluit activiteiten leefomgeving (Bal).</text:p>
            <text:p text:style-name="common-al">- Op basis van artikel 4.356 van het Bal een melding over het onderhouden en repareren van verbrandingsmotoren of gemotoriseerde voertuigen;</text:p>
            <text:p text:style-name="common-al">- Op basis van artikel 4.263 van het Bal een melding over het lassen van metalen;</text:p>
            <text:p text:style-name="common-al">- Op basis van artikel 4.289 van het Bal een melding over het mechanisch en thermisch bewerken van metalen;</text:p>
            <text:p text:style-name="common-al">- Op basis van artikel 4.337 van het Bal een melding over het reinigen, lijmen en coaten van diverse materialen;</text:p>
            <text:p text:style-name="common-al">- Op basis van artikel 4.276 van het Bal een melding over het solderen van metalen;</text:p>
            <text:p text:style-name="common-al">- Op basis van artikel 4.1054 van het Bal een melding over het opslaan van goederen.</text:p>
            <text:p text:style-name="common-al"/>
            <text:p text:style-name="common-al">Deze meldingen hebben betrekking op de locatie Tractieweg 170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04731.</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56</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756</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756</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diverse meldingen op de Tractieweg 170 in Utrecht</meta:user-defined>
    <meta:user-defined meta:name="DCTERMS.W3CDTF/DCTERMS.available">2026-04-23</meta:user-defined>
    <meta:user-defined meta:name="DCTERMS.W3CDTF/OVERHEIDop.jaargang">2026</meta:user-defined>
    <meta:user-defined meta:name="OVERHEIDop.publicationIssue">191756</meta:user-defined>
    <meta:user-defined meta:name="OVERHEIDop.GmbID/DC.identifier">gmb-2026-191756</meta:user-defined>
    <meta:user-defined meta:name="OVERHEIDop.versieInformatie"/>
  </office:meta>
</office:document-meta>
</file>