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Werengouw 243 Amsterdam , 6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tichting Watermaatschappij Amsterdam</text:p>
            <text:p text:style-name="common-al">Zaaknummer: OD2026-0024232</text:p>
            <text:p text:style-name="common-al">DSO nummer: 2026040900650</text:p>
            <text:p text:style-name="common-al">Ontvangstdatum melding: 09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736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73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73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4232</meta:user-defined>
    <meta:user-defined meta:name="DCTERMS.abstract">01.2779-002 Werengouw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Werengouw 243 Amsterdam , 6 meter richting zuid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736</meta:user-defined>
    <meta:user-defined meta:name="OVERHEIDop.GmbID/DC.identifier">gmb-2026-191736</meta:user-defined>
    <meta:user-defined meta:name="OVERHEIDop.versieInformatie"/>
  </office:meta>
</office:document-meta>
</file>