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Hazendonk 14, 5103GH Dongen 19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pril 2026 is een melding ontvangen waarvoor geen vergunningsplicht geldt voor de locatie Hazendonk 14, 5103GH Dongen. De melding is geregistreerd onder zaaknummer Z2026-00000647. De melding betreft:</text:p>
            <text:p text:style-name="common-al">- Plaatsing container tbv sloopmateriaal keuken van 13-5 tot 27 me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165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65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65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647</meta:user-defined>
    <meta:user-defined meta:name="DCTERMS.abstract">Betreft: melding op locatie Hazendonk 14, 5103GH Dongen</meta:user-defined>
    <dc:language>nl</dc:language>
    <meta:user-defined meta:name="OVERHEIDop.locatietype/OVERHEIDop.gebiedsmarkering">Vlak</meta:user-defined>
    <meta:user-defined meta:name="DC.title">Ontvangst melding, Hazendonk 14, 5103GH Dongen 19 april 2026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655</meta:user-defined>
    <meta:user-defined meta:name="OVERHEIDop.GmbID/DC.identifier">gmb-2026-191655</meta:user-defined>
    <meta:user-defined meta:name="OVERHEIDop.versieInformatie"/>
  </office:meta>
</office:document-meta>
</file>