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Amstel 51 Amsterdam , 7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Gemeente Amsterdam</text:p>
            <text:p text:style-name="common-al">Zaaknummer: OD2026-0023987</text:p>
            <text:p text:style-name="common-al">DSO nummer: 2026040801774</text:p>
            <text:p text:style-name="common-al">Ontvangstdatum melding: 08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64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64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64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987</meta:user-defined>
    <meta:user-defined meta:name="DCTERMS.abstract">260318 - Amstel te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Amstel 51 Amsterdam , 7 meter richting west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641</meta:user-defined>
    <meta:user-defined meta:name="OVERHEIDop.GmbID/DC.identifier">gmb-2026-191641</meta:user-defined>
    <meta:user-defined meta:name="OVERHEIDop.versieInformatie"/>
  </office:meta>
</office:document-meta>
</file>