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Lierg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leggen van een kavelpad (kadastraal perceel ASD42AV00351G0000)</text:p>
            <text:p text:style-name="common-al">Besluit: vergunningsvrij</text:p>
            <text:p text:style-name="common-al">Besluit verzonden op: 17-04-2026</text:p>
            <text:p text:style-name="common-al">Zaakadres: Liergouw</text:p>
            <text:p text:style-name="common-al">Zaaknummer: Z2026-014930</text:p>
            <text:p text:style-name="common-al">DSO-nummer: 202604020181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14930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57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57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57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930</meta:user-defined>
    <meta:user-defined meta:name="DCTERMS.abstract">aanleggen van een kavelpad (kadastraal perceel ASD42AV00351G0000)</meta:user-defined>
    <dc:language>nl</dc:language>
    <meta:user-defined meta:name="OVERHEIDop.locatietype/OVERHEIDop.gebiedsmarkering">Vlak</meta:user-defined>
    <meta:user-defined meta:name="DC.title">Besluit omgevingsvergunning reguliere procedure vergunningsvrij Liergouw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576</meta:user-defined>
    <meta:user-defined meta:name="OVERHEIDop.GmbID/DC.identifier">gmb-2026-191576</meta:user-defined>
    <meta:user-defined meta:name="OVERHEIDop.versieInformatie"/>
  </office:meta>
</office:document-meta>
</file>