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Parnassusweg 199 Amsterdam , 25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3780</text:p>
            <text:p text:style-name="common-al">DSO nummer: 2026040800372</text:p>
            <text:p text:style-name="common-al">Ontvangstdatum melding: 08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1504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504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504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3780</meta:user-defined>
    <meta:user-defined meta:name="DCTERMS.abstract">251055857 Parnassusweg 101 Amsterdam (ow)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Parnassusweg 199 Amsterdam , 25 meter richting oosten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504</meta:user-defined>
    <meta:user-defined meta:name="OVERHEIDop.GmbID/DC.identifier">gmb-2026-191504</meta:user-defined>
    <meta:user-defined meta:name="OVERHEIDop.versieInformatie"/>
  </office:meta>
</office:document-meta>
</file>