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Henri Polaklaan 29-H 1018C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A. Beers consultancy</text:p>
            <text:p text:style-name="common-al">Zaaknummer: OD2026-0019284</text:p>
            <text:p text:style-name="common-al">DSO nummer: 2026031901230</text:p>
            <text:p text:style-name="common-al">Ontvangstdatum melding: 19-03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340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4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4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19284</meta:user-defined>
    <meta:user-defined meta:name="DCTERMS.abstract">Henri Polaklaan 29 te Ams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Henri Polaklaan 29-H 1018CR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340</meta:user-defined>
    <meta:user-defined meta:name="OVERHEIDop.GmbID/DC.identifier">gmb-2026-191340</meta:user-defined>
    <meta:user-defined meta:name="OVERHEIDop.versieInformatie"/>
  </office:meta>
</office:document-meta>
</file>