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oezichthouder en persoon belast met het uitvoeren van een besluit tot toepassing van bestuursdwang</text:p>
      <text:section text:name="regeling_id1-3-2" text:style-name="regeling">
        <text:section text:name="aanhef_id1-3-2-1" text:style-name="aanhef">
          <text:section text:name="preambule_id1-3-2-1-1" text:style-name="preambule">
            <text:p text:style-name="al">Namens het college van burgemeester en wethouders en namens de burgemeester, ieder voor zover het zijn bevoegdheden betreft, is de volgende persoon aangewezen als toezichthouder op basis van artikel 18.6 van de Omgevingswet, de Alcoholwet, de Wet op de Kansspelen, de Algemene Plaatselijke Verordening, de Kapverordening, de Afvalstoffenverordening en/of de Erfgoedverordening:</text:p>
            <text:p text:style-name="al"/>
            <text:p text:style-name="al">de heer A. Haase</text:p>
            <text:p text:style-name="al">medewerker van het team Ruimte | Toezicht en Ondersteuning. </text:p>
            <text:p text:style-name="al"/>
            <text:p text:style-name="al">Ook is deze persoon aangewezen als persoon, belast met het uitvoering geven aan een beslissing tot toepassing van bestuursdwang bij of krachtens de Gemeentewet en/of de Algemene wet bestuursrecht.</text:p>
            <text:p text:style-name="al"> De aanwijzing geldt voor zover en zolang hij bij de gemeente Rijssen-Holten werkzaam is. Dit besluit treedt in werking op 23 april 2026 en ligt vanaf deze datum gedurende 4 weken ter inzage bij het team Ruimte | Toezicht en Ondersteuning, in het gemeentehuis in Rijssen.</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91335</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335</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335</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17/2026</meta:user-defined>
    <dc:language>nl</dc:language>
    <meta:user-defined meta:name="OVERHEIDop.locatietype/OVERHEIDop.gebiedsmarkering">Gemeente</meta:user-defined>
    <meta:user-defined meta:name="DC.title">Aanwijzingsbesluit toezichthouder en persoon belast met het uitvoeren van een besluit tot toepassing van bestuursdwang</meta:user-defined>
    <meta:user-defined meta:name="DCTERMS.W3CDTF/DCTERMS.available">2026-04-22</meta:user-defined>
    <meta:user-defined meta:name="DCTERMS.W3CDTF/OVERHEIDop.jaargang">2026</meta:user-defined>
    <meta:user-defined meta:name="OVERHEIDop.publicationIssue">191335</meta:user-defined>
    <meta:user-defined meta:name="OVERHEIDop.GmbID/DC.identifier">gmb-2026-191335</meta:user-defined>
    <meta:user-defined meta:name="OVERHEIDop.versieInformatie"/>
  </office:meta>
</office:document-meta>
</file>