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ssaukade 123-H 1052E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Samson Funderingstechniek B.V.</text:p>
            <text:p text:style-name="common-al">Zaaknummer: OD2026-0020449</text:p>
            <text:p text:style-name="common-al">DSO nummer: 2026032500957</text:p>
            <text:p text:style-name="common-al">Ontvangstdatum melding: 25-03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1326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326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326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0449</meta:user-defined>
    <meta:user-defined meta:name="DCTERMS.abstract">Nassaukade 123 te Amsterda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ssaukade 123-H 1052EC Amsterdam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1326</meta:user-defined>
    <meta:user-defined meta:name="OVERHEIDop.GmbID/DC.identifier">gmb-2026-191326</meta:user-defined>
    <meta:user-defined meta:name="OVERHEIDop.versieInformatie"/>
  </office:meta>
</office:document-meta>
</file>