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vellen van een houtopstand (kap) twee bomen staande in de openbare ruimte in Stadsdeel Zui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r geldt een herplantplicht</text:p>
            <text:p text:style-name="common-al">Omschrijving: kappen van 2 bomen, staande in de openbare ruimte t.b.v. grootonderhoud Rijnbuurt Oost</text:p>
            <text:p text:style-name="common-al">Zaakadres: Eemsstraat 37-H 1079TD Amsterdam, Vechtstraat 133-H 1079JE Amsterdam</text:p>
            <text:p text:style-name="common-al">Datum ontvangst: 16-04-2026</text:p>
            <text:p text:style-name="common-al">Zaaknummer: Z2026-017023</text:p>
            <text:p text:style-name="common-al">DSO-nummer: 202604160093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1310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310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310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7023</meta:user-defined>
    <meta:user-defined meta:name="DCTERMS.abstract">kappen van 2 bomen, staande in de openbare ruimte t.b.v. grootonderhoud Rijnbuurt Oos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vellen van een houtopstand (kap) twee bomen staande in de openbare ruimte in Stadsdeel Zuid</meta:user-defined>
    <meta:user-defined meta:name="DCTERMS.W3CDTF/DCTERMS.available">2026-04-22</meta:user-defined>
    <meta:user-defined meta:name="DCTERMS.W3CDTF/OVERHEIDop.jaargang">2026</meta:user-defined>
    <meta:user-defined meta:name="OVERHEIDop.externeBijlage">begeleidende brief met situatietekening en foto's|exb-2026-14218</meta:user-defined>
    <meta:user-defined meta:name="OVERHEIDop.publicationIssue">191310</meta:user-defined>
    <meta:user-defined meta:name="OVERHEIDop.GmbID/DC.identifier">gmb-2026-191310</meta:user-defined>
    <meta:user-defined meta:name="OVERHEIDop.versieInformatie"/>
  </office:meta>
</office:document-meta>
</file>