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omgevingswet: Zevenaarseweg 6, 6986CG Angerlo, het opslaan van grond en baggerspecie (N26MA.105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 april 2026 heeft de gemeente een melding ontvangen voor het opslaan van grond en baggerspecie aan de Zevenaarseweg 6, 6986CG Angerlo. De melding is geregistreerd onder zaakid: N26MA.1051 (Z2026-00001140).</text:p>
            <text:p text:style-name="common-al">De melding betreft: het op de landbodem opslaan, zeven, mechanisch ontwateren of samenvoegen van zonder bewerking herbruikbare grond of baggerspecie; Afgehandeld op 9 april 2026.</text:p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vergunningen@zevenaar.nl óf telefoonnummer (0316) 595 1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190997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997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997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Zevenaar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140</meta:user-defined>
    <meta:user-defined meta:name="DCTERMS.abstract">Betreft locatie aan de Zevenaarseweg 6, Angerlo</meta:user-defined>
    <dc:language>nl</dc:language>
    <meta:user-defined meta:name="OVERHEIDop.locatietype/OVERHEIDop.gebiedsmarkering">Punt</meta:user-defined>
    <meta:user-defined meta:name="DC.title">Kennisgeving ontvangst melding omgevingswet: Zevenaarseweg 6, 6986CG Angerlo, het opslaan van grond en baggerspecie (N26MA.1051)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997</meta:user-defined>
    <meta:user-defined meta:name="OVERHEIDop.GmbID/DC.identifier">gmb-2026-190997</meta:user-defined>
    <meta:user-defined meta:name="OVERHEIDop.versieInformatie"/>
  </office:meta>
</office:document-meta>
</file>