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omgevingswet: Zevenaarseweg 4, 6986CG Angerlo, het opslaan van grond en baggerspecie (zaakid: N26MA.105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pril 2026 heeft de gemeente een melding ontvangen voor het opslaan van grond en baggerspecie aan de Zevenaarseweg 4, 6986CG Angerlo. De melding is geregistreerd onder zaakid: N26MA.1050 (Z2026-00001136).</text:p>
            <text:p text:style-name="common-al">De melding betreft: het op de landbodem opslaan, zeven, mechanisch ontwateren of samenvoegen van zonder bewerking herbruikbare grond of baggerspecie; Afgehandeld op 9 april 2026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vergunningen@zevenaar.nl ó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19093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93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93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36</meta:user-defined>
    <meta:user-defined meta:name="DCTERMS.abstract">Betreft locatie aan de Zevenaarseweg 4, Angerlo</meta:user-defined>
    <dc:language>nl</dc:language>
    <meta:user-defined meta:name="OVERHEIDop.locatietype/OVERHEIDop.gebiedsmarkering">Punt</meta:user-defined>
    <meta:user-defined meta:name="DC.title">Kennisgeving ontvangst melding omgevingswet: Zevenaarseweg 4, 6986CG Angerlo, het opslaan van grond en baggerspecie (zaakid: N26MA.1050)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933</meta:user-defined>
    <meta:user-defined meta:name="OVERHEIDop.GmbID/DC.identifier">gmb-2026-190933</meta:user-defined>
    <meta:user-defined meta:name="OVERHEIDop.versieInformatie"/>
  </office:meta>
</office:document-meta>
</file>