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melding toepassen grond, Christiaan Eberhardstraat 1-31, 9693 BG, Bad Nieuwescha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15/04/2026, melding toepassen grond, Christiaan Eberhardstraat 1-31, 9693 BG, Bad Nieuweschans.</text:p>
            <text:p text:style-name="common-al"/>
            <text:p text:style-name="common-al">Winschoten, 22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9077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77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77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ontvangen melding milieubelastende activiteiten (Bal), melding toepassen grond, Christiaan Eberhardstraat 1-31, 9693 BG, Bad Nieuweschans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777</meta:user-defined>
    <meta:user-defined meta:name="OVERHEIDop.GmbID/DC.identifier">gmb-2026-190777</meta:user-defined>
    <meta:user-defined meta:name="OVERHEIDop.versieInformatie"/>
  </office:meta>
</office:document-meta>
</file>