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 2026-01-14 102850i9e7d98de-43cf-40ee-91b6-0a91dbfef2e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Besluit tot Uitbreiding zone Houtplein e.o. waarbinnen het verboden is een fiets, snorfiets of bromfiets te plaatsen buiten een daarvoor bestemde voorziening </text:p>
      <text:section text:name="regeling_id1-3-2" text:style-name="regeling">
        <text:section text:name="aanhef_id1-3-2-1" text:style-name="aanhef">
          <text:section text:name="preambule_id1-3-2-1-1" text:style-name="preambule">
            <text:p text:style-name="al">BURGEMEESTER EN WETHOUDERS VAN DE GEMEENTE HAARLEM,</text:p>
            <text:p text:style-name="al"/>
            <text:p text:style-name="al">overwegende, dat</text:p>
            <text:p text:style-name="al"/>
            <text:p text:style-name="al">het ingevolge artikel 2:51, lid 2 van de Algemeen plaatselijke verordening mogelijk is op de weg gelegen plaatsen aan te wijzen waar het in het belang van het uiterlijk aanzien van de gemeente, ter voorkoming of opheffing van overlast, dan wel ter voorkoming van schade aan de openbare ruimte of gezondheid, verboden is fietsen of bromfietsen buiten de daarvoor bestemde ruimten of plaatsen te laten staan; </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span text:style-name="nadrukvet">Aanwijzing zone</text:span>
            </text:p>
            <text:p text:style-name="al">Aan te wijzen als gebied waar het verboden is fietsen, brom- of snorfietsen buiten de daarvoor bestemde ruimten of plaatsen te laten staan, zoals is aangegeven op de bij dit besluit behorende en als zodanig gewaarmerkte situatietekening:</text:p>
            <text:p text:style-name="al">Grote Houtstraat gelegen tussen Gasthuisvest/Raamvest en de aansluiting met de Gierstraat.</text:p>
          </text:section>
          <text:section text:name="artikel_id1-3-2-2-2" text:style-name="artikel">
            <text:p text:style-name="artikel_kop_titel"><text:span text:style-name="artikel_kop_label">Artikel </text:span> <text:span text:style-name="artikel_kop_nr">2.</text:span> 
              <text:span text:style-name="nadrukvet">Bekendmaking en inwerkingtreding</text:span>
            </text:p>
            <text:list text:style-name="id1-3-2-2-2-2">
              <text:list-item text:style-override="id1-3-2-2-2-2">
                <text:number> 1. </text:number>
                <text:p text:style-name="al">Dit besluit wordt aangehaald als Besluit parkeerregulering fietsen, snor- en bromfietsen Grote Houtstraat (gelegen tussen Gasthuisvest/Raamvest en de aansluiting met de Gierstraat).</text:p>
              </text:list-item>
            </text:list>
          </text:section>
        </text:section>
        <text:section text:name="regeling-sluiting_id1-3-2-3" text:style-name="regeling-sluiting">
          <text:section text:name="ondertekening_id1-3-2-3-1">
            <text:p><text:span text:style-name="functie">Aldus vastgesteld in vergadering van het college van 9 december 2025</text:span></text:p>
          </text:section>
          <text:section text:name="ondertekening_id1-3-2-3-2">
            <text:p><text:span text:style-name="functie">Het college van Burgemeester en wethouders,</text:span></text:p>
          </text:section>
        </text:section>
        <text:section text:name="bijlage_id1-3-2-4" text:style-name="bijlage">
          <text:p text:style-name="bijlage_top"/>
          <text:p text:style-name="hoofdstuk_kop"><text:span text:style-name="label"/> <text:span text:style-name="nr"/> </text:p>
          <text:p text:style-name="al">
          <draw:frame><draw:text-box><text:section text:name="plaatje_id1-3-2-4-2-1" text:style-name="plaatje">
            <text:p text:style-name="illustratie_id1-3-2-4-2-1-1"><draw:frame draw:style-name="illustratie_id1-3-2-4-2-1-1" text:anchor-type="paragraph" svg:width="89mm" svg:height="168.4mm"><draw:image xlink:href="Pictures/Schermafbeelding 2026-01-14 102850i9e7d98de-43cf-40ee-91b6-0a91dbfef2e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19075</text:span><text:line-break/><text:date style:data-style-name="dag" text:fixed="true" text:date-value="2026-01-19"/><text:line-break/><text:date style:data-style-name="jaar" text:fixed="true" text:date-value="2026-01-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75</text:span><text:date style:data-style-name="nicedate" text:fixed="true" text:date-value="202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075</text:span><text:date style:data-style-name="nicedate" text:fixed="true" text:date-value="2026-01-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Haarlem</meta:user-defined>
    <meta:user-defined meta:name="OVERHEID.Informatietype/DC.type">officiële publicatie</meta:user-defined>
    <meta:user-defined meta:name="OVERHEIDop.Rubriek/DC.type">ander besluit van algemene strekking</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DC.source">artikel 2:51, lid 2 van de Algemeen plaatselijke verordening]|[https://lokaleregelgeving.overheid.nl/CVDR281055/24#hoofdstuk_2._afdeling_11._artikel_2:51</meta:user-defined>
    <meta:user-defined meta:name="OVERHEIDop.referentienummer">2025/609264</meta:user-defined>
    <meta:user-defined meta:name="DCTERMS.alternative">Besluit parkeerregulering fietsen, snor- en bromfietsen Grote Houtstraat (gelegen tussen Gasthuisvest/Raamvest en de aansluiting met de Gierstraat)</meta:user-defined>
    <dc:language>nl</dc:language>
    <meta:user-defined meta:name="OVERHEIDop.locatietype/OVERHEIDop.gebiedsmarkering">Vlak</meta:user-defined>
    <meta:user-defined meta:name="DC.title">Besluit tot Uitbreiding zone Houtplein e.o. waarbinnen het verboden is een fiets, snorfiets of bromfiets te plaatsen buiten een daarvoor bestemde voorziening</meta:user-defined>
    <meta:user-defined meta:name="DCTERMS.W3CDTF/DCTERMS.available">2026-01-19</meta:user-defined>
    <meta:user-defined meta:name="DCTERMS.W3CDTF/OVERHEIDop.jaargang">2026</meta:user-defined>
    <meta:user-defined meta:name="OVERHEIDop.publicationIssue">19075</meta:user-defined>
    <meta:user-defined meta:name="OVERHEIDop.betreftRegeling">CVDR755466_1</meta:user-defined>
    <meta:user-defined meta:name="OVERHEIDop.GmbID/DC.identifier">gmb-2026-19075</meta:user-defined>
    <meta:user-defined meta:name="xs:date/OVERHEIDop.startdatum">2026-01-20</meta:user-defined>
    <meta:user-defined meta:name="OVERHEIDop.versieInformatie"/>
  </office:meta>
</office:document-meta>
</file>