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9 augustus 2026 aan de Kervelseweg 11D, 7255BE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6 april 2026 een evenementenmelding ontvangen. De melding gaat over het organiseren van een buurtfeest op 29 augustus 2026 aan de Kervelseweg 11D, 7255BE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8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061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61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61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481</meta:user-defined>
    <meta:user-defined meta:name="DCTERMS.abstract">Betreft: evenementenmelding op locatie Kervelseweg 11D, 7255BE Hengelo (Gld)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Melding voor het organiseren van een buurtfeest op 29 augustus 2026 aan de Kervelseweg 11D, 7255BE Hengelo (Gld)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611</meta:user-defined>
    <meta:user-defined meta:name="OVERHEIDop.GmbID/DC.identifier">gmb-2026-190611</meta:user-defined>
    <meta:user-defined meta:name="OVERHEIDop.versieInformatie"/>
  </office:meta>
</office:document-meta>
</file>