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pril 2026 is een melding ontvangen waarvoor geen vergunningsplicht geldt voor de locatie Kerkdijk 6B, 5109TL 's Gravenmoer. De melding is geregistreerd onder zaaknummer Z2026-00000648. De melding betreft:</text:p>
            <text:p text:style-name="common-al">- plaatsen van een container van 20-4 tot 2-5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055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5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55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648</meta:user-defined>
    <meta:user-defined meta:name="DCTERMS.abstract">Kerkdijk 6B, 5109TL 's Gravenmoer</meta:user-defined>
    <dc:language>nl</dc:language>
    <meta:user-defined meta:name="OVERHEIDop.locatietype/OVERHEIDop.gebiedsmarkering">Punt</meta:user-defined>
    <meta:user-defined meta:name="DC.title">Ontvangst melding, : 19 april 2026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559</meta:user-defined>
    <meta:user-defined meta:name="OVERHEIDop.GmbID/DC.identifier">gmb-2026-190559</meta:user-defined>
    <meta:user-defined meta:name="OVERHEIDop.versieInformatie"/>
  </office:meta>
</office:document-meta>
</file>