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Besluit intrekken Bed &amp; Breakfast vergunning , Commelinstraat 35-O 1093TH Amsterdam, Dapperbuurt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maart 2026 is ten onrechte gepubliceerd dat de Bed &amp; Breakfast vergunning op adres , Commelinstraat 35-O 1093TH Amsterdam, Dapperbuurt is ingetrokken. Deze vergunning is nog rechtsgeldig tot 1 juli 2028.</text:p>
            <text:p text:style-name="common-al">Verzonden naar aanvrager op: 20-04-2026</text:p>
            <text:p text:style-name="common-al">Kenmerk gemeente: Z/20/1772562</text:p>
            <text:p text:style-name="common-al">
            <text:span text:style-name="nadrukvet">RECTIFICATIE Vergunning ingetrokken voor een Bed &amp; Breakfast vergunning aan , Commelinstraat 35-O 1093TH Amsterdam, Dapperbuurt []</text:span>
          </text:p>
            <text:p text:style-name="common-al">De gemeente Amsterdam heeft een vergunning voor een Bed &amp; Breakfast aan , Commelinstraat 35-O 1093TH Amsterdam, Dapperbuurt [] ingetrokken. Dit besluit is gerectificeerd. De vergunning is nog rechtsgeldig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ten onrechte hebben ingetrokken. 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1772562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541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54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54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1772562</meta:user-defined>
    <meta:user-defined meta:name="DCTERMS.abstract">B&amp;B vergunning aanvragen - Commelinstraat 35 O</meta:user-defined>
    <dc:language>nl</dc:language>
    <meta:user-defined meta:name="OVERHEIDop.locatietype/OVERHEIDop.gebiedsmarkering">Punt</meta:user-defined>
    <meta:user-defined meta:name="DC.title">RECTIFICATIE Besluit intrekken Bed &amp; Breakfast vergunning , Commelinstraat 35-O 1093TH Amsterdam, Dapperbuurt []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541</meta:user-defined>
    <meta:user-defined meta:name="OVERHEIDop.GmbID/DC.identifier">gmb-2026-190541</meta:user-defined>
    <meta:user-defined meta:name="OVERHEIDop.versieInformatie"/>
  </office:meta>
</office:document-meta>
</file>