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Rommelmarkt Bekveld op 30 mei 2026 aan de Steenderenseweg 21, 7255KC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6 april 2026 een evenementenmelding ontvangen. De melding gaat over het organiseren van Rommelmarkt Bekveld op 30 mei 2026 aan de Steenderenseweg 21, 7255KC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476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190525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52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52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1476</meta:user-defined>
    <meta:user-defined meta:name="DCTERMS.abstract">Betreft: evenementenmelding op locatie Steenderenseweg 21, 7255KC Hengelo (Gld)</meta:user-defined>
    <dc:language>nl</dc:language>
    <meta:user-defined meta:name="OVERHEIDop.locatietype/OVERHEIDop.gebiedsmarkering">Punt</meta:user-defined>
    <meta:user-defined meta:name="DC.title">Melding voor het organiseren van Rommelmarkt Bekveld op 30 mei 2026 aan de Steenderenseweg 21, 7255KC Hengelo (Gld)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525</meta:user-defined>
    <meta:user-defined meta:name="OVERHEIDop.GmbID/DC.identifier">gmb-2026-190525</meta:user-defined>
    <meta:user-defined meta:name="OVERHEIDop.versieInformatie"/>
  </office:meta>
</office:document-meta>
</file>