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omgevingswet: Brederostraat ongenummerd te Zevenaar, het graven in de bodem met een kwaliteit boven de interventiewaarde bodemkwaliteit (zaakid: N26MA.0988)</text:p>
      <text:section text:name="zakelijke-mededeling_id1-3-2" text:style-name="zakelijke-mededeling">
        <text:section text:name="zakelijke-mededeling-tekst_id1-3-2-1" text:style-name="zakelijke-mededeling-tekst">
          <text:section text:name="tekst_id1-3-2-1-1" text:style-name="tekst">
            <text:p text:style-name="common-al">Op 26 maart 2026 heeft de gemeente een melding ontvangen voor het graven in de bodem met een kwaliteit boven de interventiewaarde bodemkwaliteit aan de Brederostraat ongenummerd te Zevenaar. De melding is geregistreerd onder zaakid: N26MA.0988 (Z2026-00001133).</text:p>
            <text:p text:style-name="common-al">De melding betreft: het graven in de bodem met een kwaliteit boven de interventiewaarde bodemkwaliteit: Afgehandeld op 2 april 2026.</text:p>
            <text:p text:style-name="common-al">
            <text:span text:style-name="nadrukvet">Procedure</text:span>
          </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190373</text:span><text:line-break/><text:date style:data-style-name="dag" text:fixed="true" text:date-value="2026-04-22"/><text:line-break/><text:date style:data-style-name="jaar" text:fixed="true" text:date-value="2026-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0373</text:span><text:date style:data-style-name="nicedate" text:fixed="true" text:date-value="2026-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0373</text:span><text:date style:data-style-name="nicedate" text:fixed="true" text:date-value="2026-04-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1133</meta:user-defined>
    <meta:user-defined meta:name="DCTERMS.abstract">Betreft locatie Brederostraat ongenummerd, Zevenaar</meta:user-defined>
    <dc:language>nl</dc:language>
    <meta:user-defined meta:name="OVERHEIDop.locatietype/OVERHEIDop.gebiedsmarkering">Vlak</meta:user-defined>
    <meta:user-defined meta:name="DC.title">Kennisgeving ontvangst melding omgevingswet: Brederostraat ongenummerd te Zevenaar, het graven in de bodem met een kwaliteit boven de interventiewaarde bodemkwaliteit (zaakid: N26MA.0988)</meta:user-defined>
    <meta:user-defined meta:name="DCTERMS.W3CDTF/DCTERMS.available">2026-04-22</meta:user-defined>
    <meta:user-defined meta:name="DCTERMS.W3CDTF/OVERHEIDop.jaargang">2026</meta:user-defined>
    <meta:user-defined meta:name="OVERHEIDop.publicationIssue">190373</meta:user-defined>
    <meta:user-defined meta:name="OVERHEIDop.GmbID/DC.identifier">gmb-2026-190373</meta:user-defined>
    <meta:user-defined meta:name="OVERHEIDop.versieInformatie"/>
  </office:meta>
</office:document-meta>
</file>