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loop, het vervangen van kozijnen, Van der Burghweg 1 2628C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er Burghweg 1 2628CS Delft |het vervangen van kozijnen, 16-04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(of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190195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9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9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1369</meta:user-defined>
    <meta:user-defined meta:name="DCTERMS.abstract">25-26-01 Van der Burghweg 1 Delft  - Gevel Bouwdeel B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loop, het vervangen van kozijnen, Van der Burghweg 1 2628CS Delft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95</meta:user-defined>
    <meta:user-defined meta:name="OVERHEIDop.GmbID/DC.identifier">gmb-2026-190195</meta:user-defined>
    <meta:user-defined meta:name="OVERHEIDop.versieInformatie"/>
  </office:meta>
</office:document-meta>
</file>