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ondelpark verschillende locaties (volgens plattegrond) ter hoogte van nummer: 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Amsterdam</text:p>
            <text:p text:style-name="common-al">Objectvergunning, Locatie: Vondelpark verschillende locaties (volgens plattegrond) ter hoogte van nummer:  in AMSTERDAM</text:p>
            <text:p text:style-name="common-al">Looptijd :01-05-2026 t/m 14-05-2026</text:p>
            <text:p text:style-name="common-al">Verzonden naar aanvrager op: 17-04-2026</text:p>
            <text:p text:style-name="common-al">Kenmerk gemeente: Z/26/311373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3737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9994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94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94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3737</meta:user-defined>
    <meta:user-defined meta:name="DCTERMS.abstract">Objectvergunning project - Tekst karren rondom vondelpark - Fatbike verbod, Vondelpark verschillende locaties (volgens plattegrond) ter hoogte van nummer: </meta:user-defined>
    <dc:language>nl</dc:language>
    <meta:user-defined meta:name="OVERHEIDop.locatietype/OVERHEIDop.gebiedsmarkering">Punt</meta:user-defined>
    <meta:user-defined meta:name="DC.title">Besluit apv vergunning Verleend - Vondelpark verschillende locaties (volgens plattegrond) ter hoogte van nummer: 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9994</meta:user-defined>
    <meta:user-defined meta:name="OVERHEIDop.GmbID/DC.identifier">gmb-2026-189994</meta:user-defined>
    <meta:user-defined meta:name="OVERHEIDop.versieInformatie"/>
  </office:meta>
</office:document-meta>
</file>