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Geweigerd ter hoogte van Berenstraat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Geweigerd: het houden van evenement Upload_Koningsdag 2026 - Berenstraat 43 - Buurtfeest ter hoogte van Berenstraat 43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0:00</text:p>
            <text:p text:style-name="common-al">Bezoekers drukste moment: 100</text:p>
            <text:p text:style-name="common-al">Activiteiten: buurtfeest</text:p>
            <text:p text:style-name="common-al">Verzonden naar aanvrager op: 17-04-2026</text:p>
            <text:p text:style-name="common-al">Kenmerk gemeente: Z/25/3059710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5/3059710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9710</meta:user-defined>
    <meta:user-defined meta:name="DCTERMS.abstract">Geweigerd: evenementenvergunning ter hoogte van adres Berenstraat 43 in Amsterdam</meta:user-defined>
    <dc:language>nl</dc:language>
    <meta:user-defined meta:name="OVERHEIDop.locatietype/OVERHEIDop.gebiedsmarkering">Punt</meta:user-defined>
    <meta:user-defined meta:name="DC.title">Besluit evenementenvergunning Geweigerd ter hoogte van Berenstraat 4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6</meta:user-defined>
    <meta:user-defined meta:name="OVERHEIDop.GmbID/DC.identifier">gmb-2026-189916</meta:user-defined>
    <meta:user-defined meta:name="OVERHEIDop.versieInformatie"/>
  </office:meta>
</office:document-meta>
</file>